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Symbol" svg:font-family="Symbol"/>
    <style:font-face style:name="TimesNewRoman" svg:font-family="TimesNewRoman"/>
    <style:font-face style:name="TimesNewRomanPS" svg:font-family="TimesNewRomanP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000000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46cm" fo:min-width="0.346cm" fo:padding-top="0cm" fo:padding-bottom="0cm" fo:padding-left="0cm" fo:padding-right="0cm"/>
    </style:style>
    <style:style style:name="P1" style:family="paragraph">
      <loext:graphic-properties draw:fill="solid" draw:fill-color="#000000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2pt" style:font-size-asian="12pt" style:font-size-complex="12pt"/>
    </style:style>
    <style:style style:name="P4" style:family="paragraph">
      <loext:graphic-properties draw:fill="none"/>
      <style:text-properties fo:font-size="9.89999961853027pt" style:font-size-asian="9.89999961853027pt" style:font-size-complex="9.89999961853027pt"/>
    </style:style>
    <style:style style:name="T1" style:family="text">
      <style:text-properties fo:color="#000000" style:font-name="TimesNewRomanPS" fo:font-size="12pt" fo:font-weight="bold" style:font-size-asian="12pt" style:font-name-complex="TimesNewRomanPS" style:font-size-complex="12pt" style:font-weight-complex="bold"/>
    </style:style>
    <style:style style:name="T2" style:family="text">
      <style:text-properties fo:color="#000000" style:font-name="TimesNewRoman" fo:font-size="12pt" style:font-size-asian="12pt" style:font-name-complex="TimesNewRoman" style:font-size-complex="12pt"/>
    </style:style>
    <style:style style:name="T3" style:family="text">
      <style:text-properties fo:color="#000000" style:font-name="TimesNewRomanPS" fo:font-size="12pt" fo:font-style="italic" fo:font-weight="bold" style:font-size-asian="12pt" style:font-name-complex="TimesNewRomanPS" style:font-size-complex="12pt" style:font-style-complex="italic" style:font-weight-complex="bold"/>
    </style:style>
    <style:style style:name="T4" style:family="text">
      <style:text-properties fo:color="#000000" style:font-name="TimesNewRomanPS" fo:font-size="12pt" fo:font-style="italic" style:font-size-asian="12pt" style:font-name-complex="TimesNewRomanPS" style:font-size-complex="12pt" style:font-style-complex="italic"/>
    </style:style>
    <style:style style:name="T5" style:family="text">
      <style:text-properties fo:color="#000000" style:font-name="Symbol" fo:font-size="12pt" style:font-size-asian="12pt" style:font-name-complex="Symbol" style:font-size-complex="12pt"/>
    </style:style>
    <style:style style:name="T6" style:family="text">
      <style:text-properties fo:color="#000000" style:font-name="Arial" fo:font-size="12pt" style:font-size-asian="12pt" style:font-name-complex="Arial" style:font-size-complex="12pt"/>
    </style:style>
    <style:style style:name="T7" style:family="text">
      <style:text-properties fo:color="#000000" style:font-name="TimesNewRoman" fo:font-size="12pt" fo:font-weight="bold" style:font-size-asian="12pt" style:font-weight-asian="bold" style:font-name-complex="TimesNewRoman" style:font-size-complex="12pt" style:font-weight-complex="bold"/>
    </style:style>
    <style:style style:name="T8" style:family="text">
      <style:text-properties fo:color="#000000" style:font-name="TimesNewRoman" fo:font-size="9.89999961853027pt" style:font-size-asian="9.89999961853027pt" style:font-name-complex="TimesNewRoman" style:font-size-complex="9.89999961853027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0.017cm" svg:height="0.018cm" svg:x="2.294cm" svg:y="0.999cm" svg:viewBox="0 0 18 19" draw:points="0,19 18,19 18,0 0,0">
          <text:p/>
        </draw:polygon>
        <draw:polygon draw:style-name="gr1" draw:text-style-name="P1" draw:layer="layout" svg:width="0.017cm" svg:height="0.018cm" svg:x="2.294cm" svg:y="0.999cm" svg:viewBox="0 0 18 19" draw:points="0,19 18,19 18,0 0,0">
          <text:p/>
        </draw:polygon>
        <draw:polygon draw:style-name="gr1" draw:text-style-name="P1" draw:layer="layout" svg:width="16.374cm" svg:height="0.018cm" svg:x="2.311cm" svg:y="0.999cm" svg:viewBox="0 0 16375 19" draw:points="0,19 16375,19 16375,0 0,0">
          <text:p/>
        </draw:polygon>
        <draw:polygon draw:style-name="gr1" draw:text-style-name="P1" draw:layer="layout" svg:width="0.017cm" svg:height="0.018cm" svg:x="18.685cm" svg:y="0.999cm" svg:viewBox="0 0 18 19" draw:points="0,19 18,19 18,0 0,0">
          <text:p/>
        </draw:polygon>
        <draw:polygon draw:style-name="gr1" draw:text-style-name="P1" draw:layer="layout" svg:width="0.017cm" svg:height="0.018cm" svg:x="18.685cm" svg:y="0.999cm" svg:viewBox="0 0 18 19" draw:points="0,19 18,19 18,0 0,0">
          <text:p/>
        </draw:polygon>
        <draw:polygon draw:style-name="gr1" draw:text-style-name="P1" draw:layer="layout" svg:width="0.017cm" svg:height="0.524cm" svg:x="2.294cm" svg:y="1.016cm" svg:viewBox="0 0 18 525" draw:points="0,525 18,525 18,0 0,0">
          <text:p/>
        </draw:polygon>
        <draw:polygon draw:style-name="gr1" draw:text-style-name="P1" draw:layer="layout" svg:width="0.017cm" svg:height="0.524cm" svg:x="18.685cm" svg:y="1.016cm" svg:viewBox="0 0 18 525" draw:points="0,525 18,525 18,0 0,0">
          <text:p/>
        </draw:polygon>
        <draw:frame draw:style-name="gr2" draw:text-style-name="P3" draw:layer="layout" svg:width="10.183cm" svg:height="0.471cm" svg:x="5.458cm" svg:y="1.062cm">
          <draw:text-box>
            <text:p text:style-name="P2"><text:span text:style-name="T1">FORMULE D'INSCRIPTION ET D’ENGAGEMENTS </text:span></text:p>
          </draw:text-box>
        </draw:frame>
        <draw:polygon draw:style-name="gr1" draw:text-style-name="P1" draw:layer="layout" svg:width="0.017cm" svg:height="0.017cm" svg:x="2.294cm" svg:y="2.065cm" svg:viewBox="0 0 18 18" draw:points="0,18 18,18 18,0 0,0">
          <text:p/>
        </draw:polygon>
        <draw:polygon draw:style-name="gr1" draw:text-style-name="P1" draw:layer="layout" svg:width="0.017cm" svg:height="0.017cm" svg:x="2.294cm" svg:y="2.065cm" svg:viewBox="0 0 18 18" draw:points="0,18 18,18 18,0 0,0">
          <text:p/>
        </draw:polygon>
        <draw:polygon draw:style-name="gr1" draw:text-style-name="P1" draw:layer="layout" svg:width="16.374cm" svg:height="0.017cm" svg:x="2.311cm" svg:y="2.065cm" svg:viewBox="0 0 16375 18" draw:points="0,18 16375,18 16375,0 0,0">
          <text:p/>
        </draw:polygon>
        <draw:polygon draw:style-name="gr1" draw:text-style-name="P1" draw:layer="layout" svg:width="0.017cm" svg:height="0.017cm" svg:x="18.685cm" svg:y="2.065cm" svg:viewBox="0 0 18 18" draw:points="0,18 18,18 18,0 0,0">
          <text:p/>
        </draw:polygon>
        <draw:polygon draw:style-name="gr1" draw:text-style-name="P1" draw:layer="layout" svg:width="0.017cm" svg:height="0.017cm" svg:x="18.685cm" svg:y="2.065cm" svg:viewBox="0 0 18 18" draw:points="0,18 18,18 18,0 0,0">
          <text:p/>
        </draw:polygon>
        <draw:polygon draw:style-name="gr1" draw:text-style-name="P1" draw:layer="layout" svg:width="0.017cm" svg:height="0.525cm" svg:x="2.294cm" svg:y="1.54cm" svg:viewBox="0 0 18 526" draw:points="0,526 18,526 18,0 0,0">
          <text:p/>
        </draw:polygon>
        <draw:polygon draw:style-name="gr1" draw:text-style-name="P1" draw:layer="layout" svg:width="0.017cm" svg:height="0.525cm" svg:x="18.685cm" svg:y="1.54cm" svg:viewBox="0 0 18 526" draw:points="0,526 18,526 18,0 0,0">
          <text:p/>
        </draw:polygon>
        <draw:frame draw:style-name="gr2" draw:text-style-name="P3" draw:layer="layout" svg:width="11.716cm" svg:height="0.471cm" svg:x="4.66cm" svg:y="1.553cm">
          <draw:text-box>
            <text:p text:style-name="P2"><text:span text:style-name="T2">à remettre dans le casier de Monsieur PASLEAU avant le 01 octobre </text:span></text:p>
          </draw:text-box>
        </draw:frame>
        <draw:frame draw:style-name="gr2" draw:text-style-name="P3" draw:layer="layout" svg:width="0.422cm" svg:height="0.471cm" svg:x="2.498cm" svg:y="2.095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2.578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5.362cm" svg:height="0.471cm" svg:x="2.498cm" svg:y="3.069cm">
          <draw:text-box>
            <text:p text:style-name="P2"><text:span text:style-name="T3">=&gt; A remplir par les parents :</text:span><text:span text:style-name="T4"> <text:s/></text:span></text:p>
          </draw:text-box>
        </draw:frame>
        <draw:frame draw:style-name="gr2" draw:text-style-name="P3" draw:layer="layout" svg:width="0.422cm" svg:height="0.471cm" svg:x="2.498cm" svg:y="3.551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7.503cm" svg:height="0.471cm" svg:x="2.498cm" svg:y="4.042cm">
          <draw:text-box>
            <text:p text:style-name="P2"><text:span text:style-name="T2">Je soussigné.................................................. </text:span></text:p>
          </draw:text-box>
        </draw:frame>
        <draw:frame draw:style-name="gr2" draw:text-style-name="P3" draw:layer="layout" svg:width="0.422cm" svg:height="0.471cm" svg:x="2.498cm" svg:y="4.525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522cm" svg:x="4.403cm" svg:y="5.002cm">
          <draw:text-box>
            <text:p text:style-name="P2"><text:span text:style-name="T5">•</text:span></text:p>
          </draw:text-box>
        </draw:frame>
        <draw:frame draw:style-name="gr2" draw:text-style-name="P3" draw:layer="layout" svg:width="0.422cm" svg:height="0.475cm" svg:x="4.597cm" svg:y="5.044cm">
          <draw:text-box>
            <text:p text:style-name="P2"><text:span text:style-name="T6"><text:s/></text:span></text:p>
          </draw:text-box>
        </draw:frame>
        <draw:frame draw:style-name="gr2" draw:text-style-name="P3" draw:layer="layout" svg:width="10.598cm" svg:height="0.471cm" svg:x="5.038cm" svg:y="5.05cm">
          <draw:text-box>
            <text:p text:style-name="P2"><text:span text:style-name="T2">autorise (1) <text:s text:c="8"/>mon fils (1) ...............ma fille (1) .................. </text:span></text:p>
          </draw:text-box>
        </draw:frame>
        <draw:frame draw:style-name="gr2" draw:text-style-name="P3" draw:layer="layout" svg:width="0.422cm" svg:height="0.471cm" svg:x="2.498cm" svg:y="5.533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11.026cm" svg:height="0.471cm" svg:x="5.038cm" svg:y="6.015cm">
          <draw:text-box>
            <text:p text:style-name="P2"><text:span text:style-name="T2">n'autorise pas (1) mon fils (1) .................ma fille (1) .................. <text:s/></text:span></text:p>
          </draw:text-box>
        </draw:frame>
        <draw:frame draw:style-name="gr2" draw:text-style-name="P3" draw:layer="layout" svg:width="0.422cm" svg:height="0.471cm" svg:x="2.498cm" svg:y="6.506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13.367cm" svg:height="0.471cm" svg:x="5.038cm" svg:y="6.989cm">
          <draw:text-box>
            <text:p text:style-name="P2"><text:span text:style-name="T2">à participer au voyage d'étude organisé au cours des vacances de Pâques 2014. </text:span></text:p>
          </draw:text-box>
        </draw:frame>
        <draw:frame draw:style-name="gr2" draw:text-style-name="P3" draw:layer="layout" svg:width="0.422cm" svg:height="0.471cm" svg:x="2.498cm" svg:y="7.48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7.962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599cm" svg:height="0.471cm" svg:x="2.498cm" svg:y="8.454cm">
          <draw:text-box>
            <text:p text:style-name="P2"><text:span text:style-name="T2">(1) </text:span></text:p>
          </draw:text-box>
        </draw:frame>
        <draw:frame draw:style-name="gr2" draw:text-style-name="P3" draw:layer="layout" svg:width="15.03cm" svg:height="0.471cm" svg:x="3.249cm" svg:y="8.454cm">
          <draw:text-box>
            <text:p text:style-name="P2"><text:span text:style-name="T2">Je verse ce jour la somme de 240 € à titre d'arrhes non remboursables au compte </text:span><text:span text:style-name="T7">BE</text:span><text:span text:style-name="T1">034-</text:span></text:p>
          </draw:text-box>
        </draw:frame>
        <draw:frame draw:style-name="gr2" draw:text-style-name="P3" draw:layer="layout" svg:width="15.302cm" svg:height="0.471cm" svg:x="3.249cm" svg:y="8.936cm">
          <draw:text-box>
            <text:p text:style-name="P2"><text:span text:style-name="T1">0198005-90</text:span><text:span text:style-name="T2"> pour valider l'inscription ; je m'engage à respecter les échéances indiquées en </text:span></text:p>
          </draw:text-box>
        </draw:frame>
        <draw:frame draw:style-name="gr2" draw:text-style-name="P3" draw:layer="layout" svg:width="1.407cm" svg:height="0.471cm" svg:x="3.249cm" svg:y="9.427cm">
          <draw:text-box>
            <text:p text:style-name="P2"><text:span text:style-name="T2">annexe. </text:span></text:p>
          </draw:text-box>
        </draw:frame>
        <draw:frame draw:style-name="gr2" draw:text-style-name="P3" draw:layer="layout" svg:width="0.422cm" svg:height="0.471cm" svg:x="2.498cm" svg:y="9.91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93cm" svg:height="0.471cm" svg:x="2.498cm" svg:y="10.401cm">
          <draw:text-box>
            <text:p text:style-name="P2"><text:span text:style-name="T2">(1)</text:span></text:p>
          </draw:text-box>
        </draw:frame>
        <draw:frame draw:style-name="gr2" draw:text-style-name="P3" draw:layer="layout" svg:width="0.422cm" svg:height="0.475cm" svg:x="2.991cm" svg:y="10.395cm">
          <draw:text-box>
            <text:p text:style-name="P2"><text:span text:style-name="T6"><text:s/></text:span></text:p>
          </draw:text-box>
        </draw:frame>
        <draw:frame draw:style-name="gr2" draw:text-style-name="P3" draw:layer="layout" svg:width="14.747cm" svg:height="0.471cm" svg:x="3.239cm" svg:y="10.401cm">
          <draw:text-box>
            <text:p text:style-name="P2"><text:span text:style-name="T2">J'ai participé régulièrement à l'épargne organisée depuis la troisième; le montant versé, </text:span></text:p>
          </draw:text-box>
        </draw:frame>
        <draw:frame draw:style-name="gr2" draw:text-style-name="P3" draw:layer="layout" svg:width="9.345cm" svg:height="0.471cm" svg:x="3.239cm" svg:y="10.883cm">
          <draw:text-box>
            <text:p text:style-name="P2"><text:span text:style-name="T2">qui atteint au moins 240 €, couvre l'acompte demandé. </text:span></text:p>
          </draw:text-box>
        </draw:frame>
        <draw:frame draw:style-name="gr2" draw:text-style-name="P3" draw:layer="layout" svg:width="0.422cm" svg:height="0.471cm" svg:x="2.498cm" svg:y="11.375cm">
          <draw:text-box>
            <text:p text:style-name="P2"><text:span text:style-name="T2"><text:s/></text:span></text:p>
          </draw:text-box>
        </draw:frame>
        <draw:frame draw:style-name="gr3" draw:text-style-name="P4" draw:layer="layout" svg:width="4.443cm" svg:height="0.386cm" svg:x="3.239cm" svg:y="11.857cm">
          <draw:text-box>
            <text:p text:style-name="P2"><text:span text:style-name="T8">(1) rayer la mention inadéquate </text:span></text:p>
          </draw:text-box>
        </draw:frame>
        <draw:frame draw:style-name="gr2" draw:text-style-name="P3" draw:layer="layout" svg:width="0.422cm" svg:height="0.471cm" svg:x="2.498cm" svg:y="12.264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12.755cm">
          <draw:text-box>
            <text:p text:style-name="P2"><text:span text:style-name="T2">* </text:span></text:p>
          </draw:text-box>
        </draw:frame>
        <draw:frame draw:style-name="gr2" draw:text-style-name="P3" draw:layer="layout" svg:width="1.869cm" svg:height="0.471cm" svg:x="2.967cm" svg:y="12.755cm">
          <draw:text-box>
            <text:p text:style-name="P2"><text:span text:style-name="T2">Reconnais </text:span></text:p>
          </draw:text-box>
        </draw:frame>
        <draw:frame draw:style-name="gr2" draw:text-style-name="P3" draw:layer="layout" svg:width="0.976cm" svg:height="0.471cm" svg:x="4.988cm" svg:y="12.755cm">
          <draw:text-box>
            <text:p text:style-name="P2"><text:span text:style-name="T2">avoir </text:span></text:p>
          </draw:text-box>
        </draw:frame>
        <draw:frame draw:style-name="gr2" draw:text-style-name="P3" draw:layer="layout" svg:width="0.743cm" svg:height="0.471cm" svg:x="6.115cm" svg:y="12.755cm">
          <draw:text-box>
            <text:p text:style-name="P2"><text:span text:style-name="T2">pris </text:span></text:p>
          </draw:text-box>
        </draw:frame>
        <draw:frame draw:style-name="gr2" draw:text-style-name="P3" draw:layer="layout" svg:width="2.335cm" svg:height="0.471cm" svg:x="7.008cm" svg:y="12.755cm">
          <draw:text-box>
            <text:p text:style-name="P2"><text:span text:style-name="T2">connaissance </text:span></text:p>
          </draw:text-box>
        </draw:frame>
        <draw:frame draw:style-name="gr2" draw:text-style-name="P3" draw:layer="layout" svg:width="0.671cm" svg:height="0.471cm" svg:x="9.498cm" svg:y="12.755cm">
          <draw:text-box>
            <text:p text:style-name="P2"><text:span text:style-name="T2">des </text:span></text:p>
          </draw:text-box>
        </draw:frame>
        <draw:frame draw:style-name="gr2" draw:text-style-name="P3" draw:layer="layout" svg:width="1.492cm" svg:height="0.471cm" svg:x="10.32cm" svg:y="12.755cm">
          <draw:text-box>
            <text:p text:style-name="P2"><text:span text:style-name="T2">mesures </text:span></text:p>
          </draw:text-box>
        </draw:frame>
        <draw:frame draw:style-name="gr2" draw:text-style-name="P3" draw:layer="layout" svg:width="2.153cm" svg:height="0.471cm" svg:x="11.965cm" svg:y="12.755cm">
          <draw:text-box>
            <text:p text:style-name="P2"><text:span text:style-name="T2">susceptibles </text:span></text:p>
          </draw:text-box>
        </draw:frame>
        <draw:frame draw:style-name="gr2" draw:text-style-name="P3" draw:layer="layout" svg:width="1.09cm" svg:height="0.471cm" svg:x="14.268cm" svg:y="12.755cm">
          <draw:text-box>
            <text:p text:style-name="P2"><text:span text:style-name="T2">d’être </text:span></text:p>
          </draw:text-box>
        </draw:frame>
        <draw:frame draw:style-name="gr2" draw:text-style-name="P3" draw:layer="layout" svg:width="1.56cm" svg:height="0.471cm" svg:x="15.513cm" svg:y="12.755cm">
          <draw:text-box>
            <text:p text:style-name="P2"><text:span text:style-name="T2">décidées </text:span></text:p>
          </draw:text-box>
        </draw:frame>
        <draw:frame draw:style-name="gr2" draw:text-style-name="P3" draw:layer="layout" svg:width="0.645cm" svg:height="0.471cm" svg:x="17.228cm" svg:y="12.755cm">
          <draw:text-box>
            <text:p text:style-name="P2"><text:span text:style-name="T2">par </text:span></text:p>
          </draw:text-box>
        </draw:frame>
        <draw:frame draw:style-name="gr2" draw:text-style-name="P3" draw:layer="layout" svg:width="0.578cm" svg:height="0.471cm" svg:x="18.026cm" svg:y="12.755cm">
          <draw:text-box>
            <text:p text:style-name="P2"><text:span text:style-name="T2">les </text:span></text:p>
          </draw:text-box>
        </draw:frame>
        <draw:frame draw:style-name="gr2" draw:text-style-name="P3" draw:layer="layout" svg:width="11.521cm" svg:height="0.471cm" svg:x="2.498cm" svg:y="13.237cm">
          <draw:text-box>
            <text:p text:style-name="P2"><text:span text:style-name="T2">organisateurs en cas de non respect des règles de vie élémentaires ; <text:s/></text:span></text:p>
          </draw:text-box>
        </draw:frame>
        <draw:frame draw:style-name="gr2" draw:text-style-name="P3" draw:layer="layout" svg:width="16.089cm" svg:height="0.471cm" svg:x="2.498cm" svg:y="13.728cm">
          <draw:text-box>
            <text:p text:style-name="P2"><text:span text:style-name="T2">* <text:s/>Reconnais <text:s/>avoir <text:s/>été <text:s/>averti <text:s/>que <text:s/>le <text:s/>Collège <text:s/>Sainte-Gertrude <text:s/>ne <text:s/>dispose <text:s/>pas <text:s/>d’assurance </text:span></text:p>
          </draw:text-box>
        </draw:frame>
        <draw:frame draw:style-name="gr2" draw:text-style-name="P3" draw:layer="layout" svg:width="15.763cm" svg:height="0.471cm" svg:x="2.498cm" svg:y="14.211cm">
          <draw:text-box>
            <text:p text:style-name="P2"><text:span text:style-name="T2">annulation et qu’il m’est possible d’en souscrire une auprès d’une compagnie extérieure. <text:s/>En </text:span></text:p>
          </draw:text-box>
        </draw:frame>
        <draw:frame draw:style-name="gr2" draw:text-style-name="P3" draw:layer="layout" svg:width="16.08cm" svg:height="0.471cm" svg:x="2.498cm" svg:y="14.693cm">
          <draw:text-box>
            <text:p text:style-name="P2"><text:span text:style-name="T2">cas <text:s/>d’annulation, <text:s/>certains <text:s/>montants <text:s/>dus <text:s/>au <text:s/>Collège <text:s/>ne <text:s/>pourront <text:s/>pas <text:s/>être <text:s/>récupérés <text:s/>(</text:span><text:span text:style-name="T4">voir </text:span></text:p>
          </draw:text-box>
        </draw:frame>
        <draw:frame draw:style-name="gr2" draw:text-style-name="P3" draw:layer="layout" svg:width="4.815cm" svg:height="0.471cm" svg:x="2.498cm" svg:y="15.185cm">
          <draw:text-box>
            <text:p text:style-name="P2"><text:span text:style-name="T4">document rouge ci-annexé</text:span><text:span text:style-name="T2">). </text:span></text:p>
          </draw:text-box>
        </draw:frame>
        <draw:frame draw:style-name="gr2" draw:text-style-name="P3" draw:layer="layout" svg:width="0.422cm" svg:height="0.471cm" svg:x="2.498cm" svg:y="15.667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5.027cm" svg:height="0.471cm" svg:x="2.498cm" svg:y="16.158cm">
          <draw:text-box>
            <text:p text:style-name="P2"><text:span text:style-name="T3">=&gt; A remplir <text:s/>par l'étudiant <text:s/></text:span></text:p>
          </draw:text-box>
        </draw:frame>
        <draw:frame draw:style-name="gr2" draw:text-style-name="P3" draw:layer="layout" svg:width="0.422cm" svg:height="0.471cm" svg:x="2.498cm" svg:y="16.641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17.132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15.331cm" svg:height="0.471cm" svg:x="2.498cm" svg:y="17.614cm">
          <draw:text-box>
            <text:p text:style-name="P2"><text:span text:style-name="T2">Je soussigné(e) ..........................................................................élève de la classe ................ </text:span></text:p>
          </draw:text-box>
        </draw:frame>
        <draw:frame draw:style-name="gr2" draw:text-style-name="P3" draw:layer="layout" svg:width="0.422cm" svg:height="0.471cm" svg:x="2.498cm" svg:y="18.106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15.547cm" svg:height="0.471cm" svg:x="2.498cm" svg:y="18.588cm">
          <draw:text-box>
            <text:p text:style-name="P2"><text:span text:style-name="T2">déclare être bien conscient(e) que le voyage organisé est un voyage d'étude et un voyage de </text:span></text:p>
          </draw:text-box>
        </draw:frame>
        <draw:frame draw:style-name="gr2" draw:text-style-name="P3" draw:layer="layout" svg:width="1.386cm" svg:height="0.471cm" svg:x="2.498cm" svg:y="19.079cm">
          <draw:text-box>
            <text:p text:style-name="P2"><text:span text:style-name="T2">groupe. </text:span></text:p>
          </draw:text-box>
        </draw:frame>
        <draw:frame draw:style-name="gr2" draw:text-style-name="P3" draw:layer="layout" svg:width="0.422cm" svg:height="0.471cm" svg:x="2.498cm" svg:y="19.562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15.725cm" svg:height="0.471cm" svg:x="2.498cm" svg:y="20.053cm">
          <draw:text-box>
            <text:p text:style-name="P2"><text:span text:style-name="T2">En demandant de pouvoir participer à cette activité, je m'engage à en observer l'esprit et tout </text:span></text:p>
          </draw:text-box>
        </draw:frame>
        <draw:frame draw:style-name="gr2" draw:text-style-name="P3" draw:layer="layout" svg:width="16.08cm" svg:height="0.471cm" svg:x="2.498cm" svg:y="20.535cm">
          <draw:text-box>
            <text:p text:style-name="P2"><text:span text:style-name="T2">particulièrement <text:s/>le <text:s/>respect <text:s/>des <text:s/>autres <text:s/>(calme, <text:s/>couvre-feu, <text:s/>ponctualité, <text:s/>sobriété, <text:s/>règles <text:s/>en </text:span></text:p>
          </draw:text-box>
        </draw:frame>
        <draw:frame draw:style-name="gr2" draw:text-style-name="P3" draw:layer="layout" svg:width="15.839cm" svg:height="0.471cm" svg:x="2.498cm" svg:y="21.027cm">
          <draw:text-box>
            <text:p text:style-name="P2"><text:span text:style-name="T2">matière <text:s/>de <text:s/>mixité <text:s/>et <text:s/>de <text:s/>vie <text:s/>de <text:s/>groupe, <text:s/>etc.). <text:s text:c="3"/>En <text:s/>cas <text:s/>d’infraction <text:s/>à <text:s/>ces <text:s/>règles <text:s/>de <text:s/>vie </text:span></text:p>
          </draw:text-box>
        </draw:frame>
        <draw:frame draw:style-name="gr2" draw:text-style-name="P3" draw:layer="layout" svg:width="16.766cm" svg:height="0.471cm" svg:x="2.498cm" svg:y="21.509cm">
          <draw:text-box>
            <text:p text:style-name="P2"><text:span text:style-name="T2">élémentaires, <text:s/>je <text:s/>sais <text:s/>que <text:s/>les <text:s/>organisateurs <text:s/>se <text:s/>réservent <text:s/>le <text:s/>droit <text:s/>de <text:s/>me <text:s/>faire <text:s/>rapatrier <text:s/>à <text:s/>mes </text:span></text:p>
          </draw:text-box>
        </draw:frame>
        <draw:frame draw:style-name="gr2" draw:text-style-name="P3" draw:layer="layout" svg:width="0.963cm" svg:height="0.471cm" svg:x="2.498cm" svg:y="22cm">
          <draw:text-box>
            <text:p text:style-name="P2"><text:span text:style-name="T2">frais. </text:span></text:p>
          </draw:text-box>
        </draw:frame>
        <draw:frame draw:style-name="gr2" draw:text-style-name="P3" draw:layer="layout" svg:width="0.422cm" svg:height="0.471cm" svg:x="2.498cm" svg:y="22.483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7.36cm" svg:height="0.471cm" svg:x="2.498cm" svg:y="22.974cm">
          <draw:text-box>
            <text:p text:style-name="P2"><text:span text:style-name="T2">Fait le : ……………………………. (date) </text:span></text:p>
          </draw:text-box>
        </draw:frame>
        <draw:frame draw:style-name="gr2" draw:text-style-name="P3" draw:layer="layout" svg:width="0.422cm" svg:height="0.471cm" svg:x="2.498cm" svg:y="23.456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4.172cm" svg:height="0.471cm" svg:x="4.386cm" svg:y="23.948cm">
          <draw:text-box>
            <text:p text:style-name="P2"><text:span text:style-name="T2">Signature des parents + <text:s/></text:span></text:p>
          </draw:text-box>
        </draw:frame>
        <draw:frame draw:style-name="gr2" draw:text-style-name="P3" draw:layer="layout" svg:width="4.794cm" svg:height="0.471cm" svg:x="4.023cm" svg:y="24.43cm">
          <draw:text-box>
            <text:p text:style-name="P2"><text:span text:style-name="T2">mention « Lu et approuvé » </text:span></text:p>
          </draw:text-box>
        </draw:frame>
        <draw:frame draw:style-name="gr2" draw:text-style-name="P3" draw:layer="layout" svg:width="0.422cm" svg:height="0.471cm" svg:x="2.498cm" svg:y="24.921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25.404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25.895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26.377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26.869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0.422cm" svg:height="0.471cm" svg:x="2.498cm" svg:y="27.351cm">
          <draw:text-box>
            <text:p text:style-name="P2"><text:span text:style-name="T2"><text:s/></text:span></text:p>
          </draw:text-box>
        </draw:frame>
        <draw:frame draw:style-name="gr2" draw:text-style-name="P3" draw:layer="layout" svg:width="3.829cm" svg:height="0.471cm" svg:x="12.632cm" svg:y="23.948cm">
          <draw:text-box>
            <text:p text:style-name="P2"><text:span text:style-name="T2">Signature de l’élève + </text:span></text:p>
          </draw:text-box>
        </draw:frame>
        <draw:polygon draw:style-name="gr1" draw:text-style-name="P1" draw:layer="layout" svg:width="0.017cm" svg:height="3.894cm" svg:x="10.422cm" svg:y="23.935cm" svg:viewBox="0 0 18 3895" draw:points="0,3895 18,3895 18,0 0,0">
          <text:p/>
        </draw:polygon>
        <draw:frame draw:style-name="gr2" draw:text-style-name="P3" draw:layer="layout" svg:width="5.019cm" svg:height="0.471cm" svg:x="12.04cm" svg:y="24.43cm">
          <draw:text-box>
            <text:p text:style-name="P2"><text:span text:style-name="T2">mention « Lu et approuvé » : </text:span></text:p>
          </draw:text-box>
        </draw:frame>
        <draw:frame draw:style-name="gr2" draw:text-style-name="P3" draw:layer="layout" svg:width="0.422cm" svg:height="0.471cm" svg:x="2.498cm" svg:y="27.842cm">
          <draw:text-box>
            <text:p text:style-name="P2"><text:span text:style-name="T2"><text:s/>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Symbol" svg:font-family="Symbol"/>
    <style:font-face style:name="TimesNewRoman" svg:font-family="TimesNewRoman"/>
    <style:font-face style:name="TimesNewRomanPS" svg:font-family="TimesNewRomanPS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fr" fo:country="BE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0.9cm" fo:margin-bottom="1cm" fo:margin-left="2.2cm" fo:margin-right="1cm" fo:page-width="20.99cm" fo:page-height="29.70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date>2018-09-14T10:21:25.750000000</dc:date>
    <meta:editing-duration>PT34S</meta:editing-duration>
    <meta:editing-cycles>1</meta:editing-cycles>
    <meta:document-statistic meta:object-count="89"/>
    <meta:generator>LibreOffice/5.3.7.2$Windows_X86_64 LibreOffice_project/6b8ed514a9f8b44d37a1b96673cbbdd077e24059</meta:generator>
  </office:meta>
</office:document-meta>
</file>